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wmf" manifest:media-type="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6798in" style:use-optimal-column-width="false"/>
    </style:style>
    <style:style style:name="TableColumn3" style:family="table-column">
      <style:table-column-properties style:column-width="6.4076in" style:use-optimal-column-width="false"/>
    </style:style>
    <style:style style:name="TableColumn4" style:family="table-column">
      <style:table-column-properties style:column-width="0.6888in" style:use-optimal-column-width="false"/>
    </style:style>
    <style:style style:name="Table1" style:family="table" style:master-page-name="MP0">
      <style:table-properties style:width="7.7763in" fo:margin-left="0in" table:align="left"/>
    </style:style>
    <style:style style:name="TableRow5" style:family="table-row">
      <style:table-row-properties style:min-row-height="1.175in" style:use-optimal-row-height="false"/>
    </style:style>
    <style:style style:name="TableCell6" style:family="table-cell">
      <style:table-cell-properties fo:border="0.0069in solid #000000" style:writing-mode="lr-tb" fo:padding-top="0in" fo:padding-left="0.0486in" fo:padding-bottom="0in" fo:padding-right="0.0486in"/>
    </style:style>
    <style:style style:name="P7" style:parent-style-name="Normale" style:family="paragraph">
      <style:paragraph-properties fo:break-before="page" fo:text-align="justify" style:vertical-align="auto" fo:margin-bottom="0in" fo:line-height="100%"/>
      <style:text-properties fo:hyphenate="true"/>
    </style:style>
    <style:style style:name="T8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9" style:parent-style-name="Normale" style:family="paragraph">
      <style:paragraph-properties fo:text-align="justify" style:vertical-align="auto" fo:margin-bottom="0in" fo:line-height="100%"/>
      <style:text-properties style:font-name="Times New Roman" style:font-name-asian="Times New Roman" fo:font-size="12pt" style:font-size-asian="12pt" style:font-size-complex="12pt" style:language-asian="it" style:country-asian="IT" fo:hyphenate="true"/>
    </style:style>
    <style:style style:name="TableCell10" style:family="table-cell">
      <style:table-cell-properties fo:border="0.0069in solid #000000" style:writing-mode="lr-tb" fo:padding-top="0in" fo:padding-left="0.0486in" fo:padding-bottom="0in" fo:padding-right="0.0486in"/>
    </style:style>
    <style:style style:name="P11" style:parent-style-name="Normale" style:family="paragraph">
      <style:paragraph-properties fo:keep-with-next="always" fo:text-align="center" style:vertical-align="auto" fo:margin-bottom="0in" fo:line-height="100%"/>
      <style:text-properties fo:hyphenate="true"/>
    </style:style>
    <style:style style:name="T12" style:parent-style-name="Car.predefinitoparagrafo" style:family="text">
      <style:text-properties style:font-name="Times New Roman" style:font-name-asian="Times New Roman" fo:font-weight="bold" style:font-weight-asian="bold" style:font-weight-complex="bold" fo:font-style="italic" style:font-style-asian="italic" style:font-style-complex="italic" fo:font-size="8pt" style:font-size-asian="8pt" style:font-size-complex="8pt" style:language-asian="it" style:country-asian="IT"/>
    </style:style>
    <style:style style:name="T13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P14" style:parent-style-name="Normale" style:family="paragraph">
      <style:paragraph-properties fo:text-align="center" style:vertical-align="auto" fo:margin-bottom="0in" fo:line-height="100%" fo:margin-left="0.5in">
        <style:tab-stops/>
      </style:paragraph-properties>
      <style:text-properties fo:hyphenate="true"/>
    </style:style>
    <style:style style:name="T15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16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17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18" style:parent-style-name="Normale" style:family="paragraph">
      <style:paragraph-properties fo:text-align="center" style:vertical-align="auto" fo:margin-bottom="0in" style:line-height-at-least="0.0138in" fo:margin-left="0.0986in">
        <style:tab-stops/>
      </style:paragraph-properties>
      <style:text-properties fo:hyphenate="true"/>
    </style:style>
    <style:style style:name="T19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0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1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2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23" style:parent-style-name="Normale" style:family="paragraph">
      <style:paragraph-properties fo:text-align="center" style:vertical-align="auto" fo:margin-bottom="0in" style:line-height-at-least="0.0138in" fo:margin-left="0.25in">
        <style:tab-stops/>
      </style:paragraph-properties>
      <style:text-properties fo:hyphenate="true"/>
    </style:style>
    <style:style style:name="T24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5" style:parent-style-name="Car.predefinitoparagrafo" style:family="text">
      <style:text-properties style:font-name="Times New Roman" fo:font-size="8pt" style:font-size-asian="8pt" style:font-size-complex="8pt" style:language-asian="it" style:country-asian="IT"/>
    </style:style>
    <style:style style:name="T26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27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28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29" style:parent-style-name="Normale" style:family="paragraph">
      <style:paragraph-properties style:text-autospace="none" fo:text-align="center" style:vertical-align="auto" fo:margin-bottom="0in" style:line-height-at-least="0.0138in"/>
      <style:text-properties style:font-name="Times New Roman" style:font-name-asian="Times New Roman" fo:font-size="8pt" style:font-size-asian="8pt" style:font-size-complex="8pt" style:language-asian="it" style:country-asian="IT" fo:hyphenate="true"/>
    </style:style>
    <style:style style:name="P30" style:parent-style-name="Normale" style:family="paragraph">
      <style:paragraph-properties fo:text-align="center" style:vertical-align="auto" fo:margin-bottom="0in" fo:line-height="100%"/>
      <style:text-properties fo:hyphenate="true"/>
    </style:style>
    <style:style style:name="T31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2" style:parent-style-name="Car.predefinitoparagrafo" style:family="text">
      <style:text-properties style:font-name="Times New Roman" style:font-name-asian="Times New Roman" fo:font-style="italic" style:font-style-asian="italic" style:font-style-complex="italic" fo:font-size="8pt" style:font-size-asian="8pt" style:font-size-complex="8pt" style:language-asian="it" style:country-asian="IT"/>
    </style:style>
    <style:style style:name="T33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4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5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6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7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T38" style:parent-style-name="Car.predefinitoparagrafo" style:family="text">
      <style:text-properties style:font-name="Times New Roman" style:font-name-asian="Times New Roman" fo:font-weight="bold" style:font-weight-asian="bold" style:font-weight-complex="bold" fo:font-size="8pt" style:font-size-asian="8pt" style:font-size-complex="8pt" style:language-asian="it" style:country-asian="IT"/>
    </style:style>
    <style:style style:name="T39" style:parent-style-name="Car.predefinitoparagrafo" style:family="text">
      <style:text-properties style:font-name="Times New Roman" style:font-name-asian="Times New Roman" fo:font-size="8pt" style:font-size-asian="8pt" style:font-size-complex="8pt" style:language-asian="it" style:country-asian="IT"/>
    </style:style>
    <style:style style:name="P40" style:parent-style-name="Normale" style:family="paragraph">
      <style:paragraph-properties fo:text-align="center" style:vertical-align="auto" fo:margin-bottom="0in" fo:line-height="100%"/>
      <style:text-properties style:font-name="Times New Roman" style:font-name-asian="Times New Roman" fo:font-size="8pt" style:font-size-asian="8pt" style:font-size-complex="8pt" style:language-asian="it" style:country-asian="IT" fo:hyphenate="true"/>
    </style:style>
    <style:style style:name="P41" style:parent-style-name="Normale" style:family="paragraph">
      <style:paragraph-properties fo:text-align="center" style:vertical-align="auto" fo:margin-bottom="0in" fo:line-height="100%" fo:margin-left="-0.0395in" fo:text-indent="0.0395in">
        <style:tab-stops>
          <style:tab-stop style:type="center" style:position="3.3861in"/>
          <style:tab-stop style:type="right" style:position="6.7326in"/>
        </style:tab-stops>
      </style:paragraph-properties>
      <style:text-properties fo:hyphenate="true"/>
    </style:style>
    <style:style style:name="T42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/>
    </style:style>
    <style:style style:name="T43" style:parent-style-name="Car.predefinitoparagrafo" style:family="text">
      <style:text-properties style:font-name="Times New Roman" fo:font-size="8pt" style:font-size-asian="8pt" style:font-size-complex="8pt"/>
    </style:style>
    <style:style style:name="T44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5" style:parent-style-name="Car.predefinitoparagrafo" style:family="text">
      <style:text-properties style:font-name="Times New Roman" fo:font-size="8pt" style:font-size-asian="8pt" style:font-size-complex="8pt"/>
    </style:style>
    <style:style style:name="T46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/>
    </style:style>
    <style:style style:name="T47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8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49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/>
    </style:style>
    <style:style style:name="T50" style:parent-style-name="Car.predefinitoparagrafo" style:family="text">
      <style:text-properties style:font-name="Times New Roman" fo:font-weight="bold" style:font-weight-asian="bold" style:font-weight-complex="bold" fo:font-size="8pt" style:font-size-asian="8pt" style:font-size-complex="8pt" fo:language="en" fo:country="US"/>
    </style:style>
    <style:style style:name="T51" style:parent-style-name="Car.predefinitoparagrafo" style:family="text">
      <style:text-properties style:font-name="Times New Roman" fo:font-size="8pt" style:font-size-asian="8pt" style:font-size-complex="8pt" fo:language="en" fo:country="US"/>
    </style:style>
    <style:style style:name="T52" style:parent-style-name="Car.predefinitoparagrafo" style:family="text">
      <style:text-properties style:font-name="Times New Roman" fo:color="#0000FF" fo:font-size="8pt" style:font-size-asian="8pt" style:font-size-complex="8pt" style:text-underline-type="single" style:text-underline-style="solid" style:text-underline-width="auto" style:text-underline-mode="continuous" fo:language="en" fo:country="US"/>
    </style:style>
    <style:style style:name="TableCell53" style:family="table-cell">
      <style:table-cell-properties fo:border="0.0069in solid #000000" style:writing-mode="lr-tb" fo:padding-top="0in" fo:padding-left="0.0486in" fo:padding-bottom="0in" fo:padding-right="0.0486in"/>
    </style:style>
    <style:style style:name="P54" style:parent-style-name="Normale" style:family="paragraph">
      <style:paragraph-properties fo:text-align="justify" style:vertical-align="auto" fo:margin-bottom="0in" fo:line-height="100%"/>
      <style:text-properties fo:hyphenate="true"/>
    </style:style>
    <style:style style:name="T55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56" style:parent-style-name="Normale" style:family="paragraph">
      <style:paragraph-properties fo:text-align="justify" style:vertical-align="auto" fo:margin-bottom="0in" fo:line-height="100%"/>
      <style:text-properties style:font-name="Times New Roman" style:font-name-asian="Times New Roman" fo:font-size="12pt" style:font-size-asian="12pt" style:font-size-complex="12pt" style:language-asian="it" style:country-asian="IT" fo:hyphenate="true"/>
    </style:style>
    <style:style style:name="P57" style:parent-style-name="Normale" style:family="paragraph">
      <style:paragraph-properties fo:margin-bottom="0in" fo:line-height="100%"/>
      <style:text-properties style:font-name="Arial" style:font-name-asian="Times New Roman" style:font-name-complex="Arial" fo:color="#222222" fo:font-size="10pt" style:font-size-asian="10pt" style:font-size-complex="10pt" style:language-asian="it" style:country-asian="IT"/>
    </style:style>
    <style:style style:name="P58" style:parent-style-name="Normale" style:family="paragraph">
      <style:paragraph-properties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59" style:parent-style-name="Normale" style:family="paragraph">
      <style:paragraph-properties fo:margin-bottom="0in" fo:line-height="100%"/>
      <style:text-properties style:font-name="Arial" style:font-name-asian="Times New Roman" style:font-name-complex="Arial" fo:color="#222222" fo:font-size="10pt" style:font-size-asian="10pt" style:font-size-complex="10pt" style:language-asian="it" style:country-asian="IT"/>
    </style:style>
    <style:style style:name="P60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1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2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3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4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5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6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7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68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69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70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71" style:parent-style-name="Normale" style:family="paragraph">
      <style:paragraph-properties fo:text-align="end" fo:margin-bottom="0in" fo:line-height="100%"/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72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it" style:country-asian="IT"/>
    </style:style>
    <style:style style:name="P73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74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75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76" style:parent-style-name="Normale" style:family="paragraph">
      <style:paragraph-properties fo:text-align="end" fo:margin-bottom="0in" fo:line-height="100%"/>
    </style:style>
    <style:style style:name="T77" style:parent-style-name="Car.predefinitoparagrafo" style:family="text">
      <style:text-properties style:font-name="Times New Roman" style:font-name-asian="Times New Roman" fo:font-weight="bold" style:font-weight-asian="bold" style:font-weight-complex="bold" style:font-style-complex="italic" style:language-asian="it" style:country-asian="IT"/>
    </style:style>
    <style:style style:name="P78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79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style:font-style-complex="italic" style:language-asian="it" style:country-asian="IT"/>
    </style:style>
    <style:style style:name="P80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81" style:parent-style-name="Normale" style:family="paragraph">
      <style:paragraph-properties fo:text-align="end" fo:margin-bottom="0in" fo:line-height="100%"/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82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83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84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85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86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87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88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89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90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91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92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93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94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95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96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97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98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99" style:parent-style-name="Normale" style:family="paragraph">
      <style:paragraph-properties fo:text-align="end" fo:margin-bottom="0in" fo:line-height="100%"/>
    </style:style>
    <style:style style:name="T100" style:parent-style-name="Car.predefinitoparagrafo" style:family="text">
      <style:text-properties style:font-name="Times New Roman" style:font-name-asian="Times New Roman" fo:font-weight="bold" style:font-weight-asian="bold" style:font-weight-complex="bold" fo:color="#222222" fo:font-size="12pt" style:font-size-asian="12pt" style:font-size-complex="12pt" style:language-asian="it" style:country-asian="IT"/>
    </style:style>
    <style:style style:name="P101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102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103" style:parent-style-name="Normale" style:family="paragraph">
      <style:paragraph-properties fo:text-align="end" fo:margin-bottom="0in" fo:line-height="100%"/>
    </style:style>
    <style:style style:name="T104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105" style:parent-style-name="Normale" style:family="paragraph">
      <style:paragraph-properties fo:text-align="end" fo:margin-bottom="0in" fo:line-height="100%"/>
    </style:style>
    <style:style style:name="T106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T107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108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109" style:parent-style-name="Normale" style:family="paragraph">
      <style:paragraph-properties fo:text-align="end" fo:margin-bottom="0in" fo:line-height="100%"/>
    </style:style>
    <style:style style:name="T110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111" style:parent-style-name="Normale" style:family="paragraph">
      <style:paragraph-properties fo:text-align="end" fo:margin-bottom="0in" fo:line-height="100%"/>
    </style:style>
    <style:style style:name="T112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113" style:parent-style-name="Normale" style:family="paragraph">
      <style:paragraph-properties fo:text-align="end" fo:margin-bottom="0in" fo:line-height="100%"/>
    </style:style>
    <style:style style:name="T114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115" style:parent-style-name="Normale" style:family="paragraph">
      <style:paragraph-properties fo:text-align="end" fo:margin-bottom="0in" fo:line-height="100%"/>
    </style:style>
    <style:style style:name="T116" style:parent-style-name="Car.predefinitoparagrafo" style:family="text"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117" style:parent-style-name="Normale" style:family="paragraph">
      <style:paragraph-properties fo:text-align="end" fo:margin-bottom="0in" fo:line-height="100%"/>
      <style:text-properties style:font-name="Times New Roman" style:font-name-asian="Times New Roman" fo:color="#222222" fo:font-size="12pt" style:font-size-asian="12pt" style:font-size-complex="12pt" style:language-asian="it" style:country-asian="IT"/>
    </style:style>
    <style:style style:name="P118" style:parent-style-name="Normale" style:family="paragraph">
      <style:paragraph-properties fo:text-align="end" fo:margin-bottom="0in" fo:line-height="100%"/>
      <style:text-properties style:font-name="Times New Roman" fo:font-size="12pt" style:font-size-asian="12pt" style:font-size-complex="12pt"/>
    </style:style>
    <style:style style:name="P119" style:parent-style-name="Normale" style:family="paragraph">
      <style:paragraph-properties fo:text-align="end"/>
      <style:text-properties style:font-name="Times New Roman" fo:font-size="12pt" style:font-size-asian="12pt" style:font-size-complex="12pt"/>
    </style:style>
    <style:style style:name="P120" style:parent-style-name="Normale" style:family="paragraph">
      <style:paragraph-properties fo:text-align="end"/>
      <style:text-properties style:font-name="Times New Roman" fo:font-size="12pt" style:font-size-asian="12pt" style:font-size-complex="12pt"/>
    </style:style>
    <style:style style:name="P121" style:parent-style-name="Normale" style:family="paragraph">
      <style:paragraph-properties fo:text-align="center"/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P122" style:parent-style-name="Normale" style:family="paragraph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23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24" style:parent-style-name="Car.predefinitoparagrafo" style:family="text">
      <style:text-properties style:font-name="Times New Roman" fo:font-size="12pt" style:font-size-asian="12pt" style:font-size-complex="12pt"/>
    </style:style>
    <style:style style:name="T125" style:parent-style-name="Car.predefinitoparagrafo" style:family="text">
      <style:text-properties style:font-name="Times New Roman" fo:font-weight="bold" style:font-weight-asian="bold" style:font-weight-complex="bold" fo:font-size="12pt" style:font-size-asian="12pt" style:font-size-complex="12pt"/>
    </style:style>
    <style:style style:name="T126" style:parent-style-name="Car.predefinitoparagrafo" style:family="text">
      <style:text-properties style:font-name="Times New Roman" fo:font-size="12pt" style:font-size-asian="12pt" style:font-size-complex="12pt"/>
    </style:style>
    <style:style style:name="T127" style:parent-style-name="Car.predefinitoparagrafo" style:family="text">
      <style:text-properties style:font-name="Times New Roman" fo:font-size="12pt" style:font-size-asian="12pt" style:font-size-complex="12pt"/>
    </style:style>
    <style:style style:name="P128" style:parent-style-name="Normale" style:family="paragraph">
      <style:paragraph-properties fo:line-height="115%"/>
    </style:style>
    <style:style style:name="T129" style:parent-style-name="Car.predefinitoparagrafo" style:family="text">
      <style:text-properties style:font-name="Times New Roman" fo:font-size="12pt" style:font-size-asian="12pt" style:font-size-complex="12pt"/>
    </style:style>
    <style:style style:name="T130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T131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T132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T133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134" style:parent-style-name="Normale" style:family="paragraph">
      <style:paragraph-properties fo:line-height="115%"/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135" style:parent-style-name="Normale" style:family="paragraph">
      <style:paragraph-properties fo:text-align="end" fo:margin-bottom="0in" fo:line-height="100%"/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136" style:parent-style-name="Normale" style:family="paragraph">
      <style:paragraph-properties fo:text-align="end" fo:margin-bottom="0in" fo:line-height="100%"/>
    </style:style>
    <style:style style:name="T137" style:parent-style-name="Car.predefinitoparagrafo" style:family="text">
      <style:text-properties style:font-name="Times New Roman" style:font-name-asian="Times New Roman" fo:font-size="12pt" style:font-size-asian="12pt" style:font-size-complex="12pt" style:language-asian="it" style:country-asian="IT"/>
    </style:style>
    <style:style style:name="P138" style:parent-style-name="Normale" style:family="paragraph">
      <style:paragraph-properties fo:text-align="end" fo:margin-bottom="0in" fo:line-height="100%"/>
      <style:text-properties style:font-name="Times New Roman" fo:font-weight="bold" style:font-weight-asian="bold" style:font-weight-complex="bold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>
            <text:p text:style-name="P7"><text:bookmark-start text:name="_Hlk529124393"/><text:span text:style-name="T8"><draw:frame draw:style-name="a0" draw:name="Immagine 3" text:anchor-type="as-char" svg:x="0in" svg:y="0in" svg:width="0.66667in" svg:height="0.77083in" style:rel-width="scale" style:rel-height="scale"><draw:image xlink:href="media/image1.wmf" xlink:type="simple" xlink:show="embed" xlink:actuate="onLoad"/><svg:title/><svg:desc/></draw:frame></text:span></text:p>
            <text:p text:style-name="P9"/>
          </table:table-cell>
          <table:table-cell table:style-name="TableCell10">
            <text:p text:style-name="P11"><text:span text:style-name="T12">ISTITUTO STATALE <text:s/>D’ISTRUZIONE SECONDARIA SUPERIORE <text:s/></text:span><text:span text:style-name="T13">“G. B. <text:s/>NOVELLI ”</text:span></text:p>
            <text:p text:style-name="P14"><text:span text:style-name="T15">Liceo delle Scienze Umane<text:s/></text:span><text:span text:style-name="T16">–<text:s/></text:span><text:span text:style-name="T17">Liceo Economico Sociale −Liceo Linguistico</text:span></text:p>
            <text:p text:style-name="P18"><text:span text:style-name="T19">Istituto Professionale Abbigliamento e<text:s/></text:span><text:span text:style-name="T20">Moda<text:s/></text:span><text:span text:style-name="T21">–<text:s/></text:span><text:span text:style-name="T22">Istituto Professionale Industria e Artigianato per <text:s/>il made in Italy <text:s/>(Tessile-Abbigliamento)</text:span></text:p>
            <text:p text:style-name="P23"><text:span text:style-name="T24">Istituto Professionale<text:s/></text:span><text:span text:style-name="T25">Servizi socio-sanitari</text:span><text:span text:style-name="T26"><text:s/></text:span><text:span text:style-name="T27">–<text:s/></text:span><text:span text:style-name="T28">Istituto Professionale Servizi per la sanita' e l'assistenza sociale</text:span></text:p>
            <text:p text:style-name="P29">Istituto Professionale Servizi per<text:s/>l’Enogastronomia e l’ospitalità <text:s text:c="2"/>alberghiera – Istituto Professionale Enogastronomia e ospitalità alberghiera</text:p>
            <text:p text:style-name="P30"><text:span text:style-name="T31">Via G.B. Novelli, N° 1 <text:s/></text:span><text:span text:style-name="T32"><text:s text:c="2"/></text:span><text:span text:style-name="T33">81025 <text:s/></text:span><text:span text:style-name="T34">MARCIANISE</text:span><text:span text:style-name="T35"><text:s/>(CE</text:span><text:span text:style-name="T36">)</text:span><text:span text:style-name="T37"><text:s text:c="2"/>Codice Fiscale : 80102490614<text:s/></text:span><text:span text:style-name="T38">–</text:span><text:span text:style-name="T39"><text:s/>Distretto Scolastico <text:s/>n° 14</text:span></text:p>
            <text:p text:style-name="P40">Segr. Tel :0823-511909 – Fax<text:s/>0823-511834 <text:s text:c="2"/>Vicedirigenza Tel :0823-580019 Tel Dirigente Scolastico : 0823-511863</text:p>
            <text:p text:style-name="P41"><text:span text:style-name="T42">E-mail :</text:span><text:span text:style-name="T43"><text:s/></text:span><text:a xlink:href="mailto:ceis01100n@istruzione.it" office:target-frame-name="_top" xlink:show="replace"><text:span text:style-name="T44">ceis01100n@istruzione.it</text:span></text:a><text:span text:style-name="T45"><text:s text:c="5"/></text:span><text:span text:style-name="T46">E-mail certificata (PEC) :<text:s/></text:span><text:a xlink:href="mailto:ceis01100n@pec.istruzione.it" office:target-frame-name="_top" xlink:show="replace"><text:span text:style-name="T47">ceis0</text:span><text:span text:style-name="T48">1100n@pec.istruzione.it</text:span></text:a><text:span text:style-name="T49"><text:s text:c="2"/></text:span><text:span text:style-name="T50">Sito Web :</text:span><text:span text:style-name="T51"><text:s/></text:span><text:a xlink:href="http://www.istitutonovelli.edu.it" office:target-frame-name="_top" xlink:show="replace"><text:span text:style-name="T52">www.istitutonovelli.edu.it</text:span></text:a></text:p>
          </table:table-cell>
          <table:table-cell table:style-name="TableCell53">
            <text:p text:style-name="P54"><text:span text:style-name="T55"><draw:frame draw:style-name="a1" draw:name="Immagine 4" text:anchor-type="as-char" svg:x="0in" svg:y="0in" svg:width="0.72917in" svg:height="0.625in" style:rel-width="scale" style:rel-height="scale"><draw:image xlink:href="media/image2.png" xlink:type="simple" xlink:show="embed" xlink:actuate="onLoad"/><svg:title/><svg:desc/></draw:frame></text:span></text:p>
            <text:p text:style-name="P56"/>
          </table:table-cell>
        </table:table-row>
      </table:table>
      <text:p text:style-name="P57"><text:bookmark-end text:name="_Hlk529124393"/></text:p>
      <text:p text:style-name="P58">Prot. N. 5099 <text:s text:c="66"/>Marcianise, 29/05/2020</text:p>
      <text:p text:style-name="P59"/>
      <text:p text:style-name="P60">Al Collaboratore Vicario</text:p>
      <text:p text:style-name="P61">Prof.ssa<text:s/>Fregolino Elisa</text:p>
      <text:p text:style-name="P62">Alla referente Esami di Stato a.s. 2019/2020</text:p>
      <text:p text:style-name="P63">Prof.ssa Petrella Teresa</text:p>
      <text:p text:style-name="P64">Alla F.S Area 1</text:p>
      <text:p text:style-name="P65">Prof.ssa Capone Rosalba</text:p>
      <text:p text:style-name="P66">Alla F. S. Area 2</text:p>
      <text:p text:style-name="P67">Prof.ssa Campofreda Anna Cristina</text:p>
      <text:p text:style-name="P68">Alla F.S Area 4</text:p>
      <text:p text:style-name="P69">Prof.re Raucci Giulio</text:p>
      <text:p text:style-name="P70">Alla Referente PCTO</text:p>
      <text:p text:style-name="P71">Prof.ssa Palumbo Antonella</text:p>
      <text:p text:style-name="P72">Alla responsabile IeFP</text:p>
      <text:p text:style-name="P73">Merenda Silvana</text:p>
      <text:p text:style-name="P74">Alla Referente di sede per gli Esami di Stato a.s. 2019/2020</text:p>
      <text:p text:style-name="P75">Prof.ssa Abbate Maria Rosaria</text:p>
      <text:p text:style-name="P76"><text:span text:style-name="T77">Al Responsabile tecnico operativo programmazione e aggiornamento sito web</text:span></text:p>
      <text:p text:style-name="P78">Prof. re Barone Giuseppe</text:p>
      <text:p text:style-name="P79">Al Responsabile<text:s/>Supporto Tecnico-Operativo alle Attività di Programmazione Didattica<text:s/></text:p>
      <text:p text:style-name="P80">Prof.re Sorbo Angelo</text:p>
      <text:p text:style-name="P81">Ai docenti delle discipline di indirizzo in servizio sulle lassi quinte a.s. 2019/2020</text:p>
      <text:p text:style-name="P82">Prof.ssa Chiavarone Patrizia</text:p>
      <text:p text:style-name="P83">Prof.ssa Pisciotta Margherita</text:p>
      <text:p text:style-name="P84">Prof.ssa Nunziante<text:s/>Angela</text:p>
      <text:p text:style-name="P85">Prof.re D’Alessandro Angelo</text:p>
      <text:p text:style-name="P86">Prof.ssa Raucci Pasqualina</text:p>
      <text:p text:style-name="P87"><text:s/>Prof.ssa Buonaiuto Filomena</text:p>
      <text:p text:style-name="P88">Prof.ssa Amendola Carmela</text:p>
      <text:p text:style-name="P89">Prof.ssa Caprio Marica</text:p>
      <text:p text:style-name="P90">Prof.ssa Di Cerbo Maria Pia</text:p>
      <text:p text:style-name="P91">Prof.ssa Santillo Teresa</text:p>
      <text:p text:style-name="P92">Prof.ssa Bortone Elvira</text:p>
      <text:p text:style-name="P93">Prof.ssa Imbriano Matrona</text:p>
      <text:p text:style-name="P94">Prof.ssa Monaco Clelia</text:p>
      <text:p text:style-name="P95">Prof.re Scialò Giovanni</text:p>
      <text:p text:style-name="P96">Prof.ssa Magliulo Roberta</text:p>
      <text:p text:style-name="P97">Prof.ssa Guerriero Maria</text:p>
      <text:p text:style-name="P98">Prof.re Sagnelli Alfonso</text:p>
      <text:p text:style-name="P99"><text:span text:style-name="T100">Ai coordinatori delle classi quinte a.s. 2019/2020</text:span></text:p>
      <text:p text:style-name="P101">Prof.re Sagnelli Alfonso</text:p>
      <text:p text:style-name="P102">Prof.re Maietta Carmine</text:p>
      <text:p text:style-name="P103"><text:span text:style-name="T104">Prof.ssa Mezzacapo Genoveffa</text:span></text:p>
      <text:p text:style-name="P105"><text:span text:style-name="T106">Prof.ssa<text:s/></text:span><text:span text:style-name="T107">Galantuomo Filomena</text:span></text:p>
      <text:soft-page-break/>
      <text:p text:style-name="P108">Prof.re Peluso Vincenzo</text:p>
      <text:p text:style-name="P109"><text:span text:style-name="T110">Prof.ssa Capone Rosalba</text:span></text:p>
      <text:p text:style-name="P111"><text:span text:style-name="T112">Prof.re Di Fuccia Raffaele</text:span></text:p>
      <text:p text:style-name="P113"><text:span text:style-name="T114">Prof.ssa Vendemia Angela Emanuela</text:span></text:p>
      <text:p text:style-name="P115"><text:span text:style-name="T116">Prof.ssa Moccia Filomena</text:span></text:p>
      <text:p text:style-name="P117">Prof.ssa Letizia Angela</text:p>
      <text:p text:style-name="P118"/>
      <text:p text:style-name="P119">Alla DSGA</text:p>
      <text:p text:style-name="P120"/>
      <text:p text:style-name="P121">COMUNICAZIONE N. 297</text:p>
      <text:p text:style-name="P122">Oggetto: Convocazione ad horas venerdì 29 maggio 2020 ore 15,30</text:p>
      <text:p text:style-name="Normale"><text:span text:style-name="T123">Considerata</text:span><text:span text:style-name="T124"><text:s/>la Nota Ministeriale prot. n. 8464 pubblicata solo in data 28 maggio 2020 e avente ad oggetto: “Ordinanze ministeriali n. 9, n. 10 e n. 11 del 16 maggio 2020: chiarimenti e <text:s/>indicazioni operative”</text:span></text:p>
      <text:p text:style-name="Normale"><text:span text:style-name="T125">Vista<text:s/></text:span><text:span text:style-name="T126">l’urgenza e<text:s/></text:span><text:span text:style-name="T127">considerati i tempi ristretti dettati dalla norma;</text:span></text:p>
      <text:p text:style-name="P128"><text:span text:style-name="T129">tutti quanti in intestazione citati <text:s/>sono convocati ad horas, in modalit</text:span><text:span text:style-name="T130">à videoconferenza <text:s/>con l’utilizzo dell’applicativo Google Meet<text:s/></text:span><text:span text:style-name="T131"><text:s/>per il giorno venerdì <text:s/>29 maggio 2020 <text:s/>alle ore 15,30 per<text:s/></text:span><text:span text:style-name="T132">la organizzazione della procedura da mettere in essere <text:s/>relat</text:span><text:span text:style-name="T133">ivamente a <text:s/>quanto richiesto dalla <text:s/>succitata Nota Ministeriale</text:span></text:p>
      <text:p text:style-name="P134"/>
      <text:p text:style-name="P135">IL DIRIGENTE SCOLASTICO</text:p>
      <text:p text:style-name="P136"><text:span text:style-name="T137">Prof.ssa Emma Marchitto</text:span></text:p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3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cer</meta:initial-creator>
    <dc:creator>Elisa</dc:creator>
    <meta:creation-date>2020-05-29T13:29:00Z</meta:creation-date>
    <dc:date>2020-05-29T13:48:00Z</dc:date>
    <meta:template xlink:href="Normal" xlink:type="simple"/>
    <meta:editing-cycles>3</meta:editing-cycles>
    <meta:editing-duration>PT180S</meta:editing-duration>
    <meta:document-statistic meta:page-count="2" meta:paragraph-count="6" meta:word-count="505" meta:character-count="3383" meta:row-count="24" meta:non-whitespace-character-count="2884"/>
  </office:meta>
</office:document-meta>
</file>